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e6a81" fo:background-color="transparen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e6a81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1e6a81" fo:background-color="#ffff00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e6a81" fo:background-color="#ffff00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e6a81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76db2" fo:background-color="transparent" loext:char-shading-value="0"/>
    </style:style>
    <style:style style:name="T3" style:family="text">
      <style:text-properties officeooo:rsid="000caddb" fo:background-color="transparent" loext:char-shading-value="0"/>
    </style:style>
    <style:style style:name="T4" style:family="text">
      <style:text-properties officeooo:rsid="0015e28b"/>
    </style:style>
    <style:style style:name="T5" style:family="text">
      <style:text-properties fo:color="#000000" loext:opacity="100%" fo:background-color="transparent" loext:char-shading-value="0"/>
    </style:style>
    <style:style style:name="T6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2">05</text:span><text:span text:style-name="T1">.0</text:span><text:span text:style-name="T2">9</text:span><text:span text:style-name="T1">.2025</text:span></text:p>
      <text:p text:style-name="P4"><text:span text:style-name="T2">14</text:span><text:span text:style-name="T3">. О проведении экспертно-аналитического мероприятия</text:span></text:p>
      <text:p text:style-name="P5">Основание: Распоряжение контрольно-счетной палаты муниципального образования Курганинский район 2<text:span text:style-name="T4">5</text:span>.08.2025 года № 5<text:span text:style-name="T4">8</text:span>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5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6">от 15 августа 2024 года № 782 № «Об утверждении муниципальной программы муниципального образования Курганинский район </text:span><text:span text:style-name="T7">«</text:span><text:span text:style-name="T6">Социальная поддержка граждан» </text:span><text:span text:style-name="T7">на 2025-20</text:span><text:span text:style-name="T6">30</text:span><text:span text:style-name="T7"> годы»</text:span><text:span text:style-name="T5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8:48.285000000</meta:creation-date>
    <dc:date>2025-10-02T16:28:59.87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27" meta:character-count="1197" meta:non-whitespace-character-count="1075"/>
    <meta:generator>LibreOffice/7.3.4.2$Windows_X86_64 LibreOffice_project/728fec16bd5f605073805c3c9e7c4212a0120dc5</meta:generator>
  </office:meta>
</office:document-meta>
</file>